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style:text-properties style:font-name="Times New Roman" style:font-name-complex="Times New Roman" fo:font-size="12pt" style:font-size-asian="12pt" style:font-size-complex="12pt"/>
    </style:style>
    <style:style style:name="P4" style:parent-style-name="Normal" style:family="paragraph">
      <style:paragraph-properties fo:text-align="center"/>
      <style:text-properties style:font-name="Times New Roman" style:font-name-complex="Times New Roman" fo:font-size="12pt" style:font-size-asian="12pt" style:font-size-complex="12pt"/>
    </style:style>
    <style:style style:name="P5" style:parent-style-name="Normal" style:family="paragraph">
      <style:paragraph-properties fo:text-align="center"/>
      <style:text-properties style:font-name="Times New Roman" style:font-name-complex="Times New Roman" fo:font-size="12pt" style:font-size-asian="12pt" style:font-size-complex="12pt"/>
    </style:style>
    <style:style style:name="P6" style:parent-style-name="Normal" style:family="paragraph">
      <style:text-properties style:font-name="Times New Roman" style:font-name-complex="Times New Roman" fo:font-size="12pt" style:font-size-asian="12pt" style:font-size-complex="12pt"/>
    </style:style>
    <style:style style:name="P7" style:parent-style-name="Normal" style:family="paragraph">
      <style:text-properties style:font-name="Times New Roman" style:font-name-complex="Times New Roman" fo:font-size="12pt" style:font-size-asian="12pt" style:font-size-complex="12pt"/>
    </style:style>
    <style:style style:name="P8" style:parent-style-name="Normal" style:family="paragraph">
      <style:text-properties style:font-name="Times New Roman" style:font-name-complex="Times New Roman" fo:font-size="12pt" style:font-size-asian="12pt" style:font-size-complex="12pt"/>
    </style:style>
    <style:style style:name="P9" style:parent-style-name="Normal" style:family="paragraph">
      <style:text-properties style:font-name="Times New Roman" style:font-name-complex="Times New Roman" fo:font-size="12pt" style:font-size-asian="12pt" style:font-size-complex="12pt"/>
    </style:style>
    <style:style style:name="P10" style:parent-style-name="Normal" style:family="paragraph">
      <style:text-properties style:font-name="Times New Roman" style:font-name-complex="Times New Roman" fo:font-size="12pt" style:font-size-asian="12pt" style:font-size-complex="12pt"/>
    </style:style>
    <style:style style:name="P11" style:parent-style-name="Normal" style:family="paragraph">
      <style:text-properties style:font-name="Times New Roman" style:font-name-complex="Times New Roman" fo:font-size="12pt" style:font-size-asian="12pt" style:font-size-complex="12pt"/>
    </style:style>
    <style:style style:name="P12" style:parent-style-name="Normal" style:family="paragraph">
      <style:text-properties style:font-name="Times New Roman" style:font-name-complex="Times New Roman" fo:font-size="12pt" style:font-size-asian="12pt" style:font-size-complex="12pt"/>
    </style:style>
    <style:style style:name="P13" style:parent-style-name="Normal" style:family="paragraph">
      <style:text-properties style:font-name="Times New Roman" style:font-name-complex="Times New Roman" fo:font-size="12pt" style:font-size-asian="12pt" style:font-size-complex="12pt"/>
    </style:style>
    <style:style style:name="P14" style:parent-style-name="Normal" style:family="paragraph">
      <style:text-properties style:font-name="Times New Roman" style:font-name-complex="Times New Roman" fo:font-size="12pt" style:font-size-asian="12pt" style:font-size-complex="12pt"/>
    </style:style>
    <style:style style:name="P15" style:parent-style-name="Normal" style:family="paragraph">
      <style:text-properties style:font-name="Times New Roman" style:font-name-complex="Times New Roman" fo:font-size="12pt" style:font-size-asian="12pt" style:font-size-complex="12pt"/>
    </style:style>
    <style:style style:name="P16" style:parent-style-name="Normal" style:family="paragraph">
      <style:text-properties style:font-name="Times New Roman" style:font-name-complex="Times New Roman" fo:font-size="12pt" style:font-size-asian="12pt" style:font-size-complex="12pt"/>
    </style:style>
    <style:style style:name="P17" style:parent-style-name="Normal" style:family="paragraph">
      <style:text-properties style:font-name="Times New Roman" style:font-name-complex="Times New Roman" fo:font-size="12pt" style:font-size-asian="12pt" style:font-size-complex="12pt"/>
    </style:style>
    <style:style style:name="P18" style:parent-style-name="Normal" style:family="paragraph">
      <style:text-properties style:font-name="Times New Roman" style:font-name-complex="Times New Roman" fo:font-size="12pt" style:font-size-asian="12pt" style:font-size-complex="12pt"/>
    </style:style>
    <style:style style:name="P19" style:parent-style-name="Normal" style:family="paragraph">
      <style:text-properties style:font-name="Times New Roman" style:font-name-complex="Times New Roman" fo:font-size="12pt" style:font-size-asian="12pt" style:font-size-complex="12pt"/>
    </style:style>
    <style:style style:name="P20" style:parent-style-name="Normal" style:family="paragraph">
      <style:text-properties style:font-name="Times New Roman" style:font-name-complex="Times New Roman" fo:font-size="12pt" style:font-size-asian="12pt" style:font-size-complex="12pt"/>
    </style:style>
    <style:style style:name="P21" style:parent-style-name="Normal" style:family="paragraph">
      <style:text-properties style:font-name="Times New Roman" style:font-name-complex="Times New Roman" fo:font-size="12pt" style:font-size-asian="12pt" style:font-size-complex="12pt"/>
    </style:style>
    <style:style style:name="P22" style:parent-style-name="Normal" style:family="paragraph">
      <style:text-properties style:font-name="Times New Roman" style:font-name-complex="Times New Roman" fo:font-size="12pt" style:font-size-asian="12pt" style:font-size-complex="12pt"/>
    </style:style>
    <style:style style:name="P23" style:parent-style-name="Normal" style:family="paragraph">
      <style:text-properties style:font-name="Times New Roman" style:font-name-complex="Times New Roman" fo:font-size="12pt" style:font-size-asian="12pt" style:font-size-complex="12pt"/>
    </style:style>
    <style:style style:name="P24" style:parent-style-name="Normal" style:family="paragraph">
      <style:text-properties style:font-name="Times New Roman" style:font-name-complex="Times New Roman" fo:font-size="12pt" style:font-size-asian="12pt" style:font-size-complex="12pt"/>
    </style:style>
    <style:style style:name="P25" style:parent-style-name="Normal" style:family="paragraph">
      <style:text-properties style:font-name="Times New Roman" style:font-name-complex="Times New Roman" fo:font-size="12pt" style:font-size-asian="12pt" style:font-size-complex="12pt"/>
    </style:style>
    <style:style style:name="P26" style:parent-style-name="Normal" style:family="paragraph">
      <style:text-properties style:font-name="Times New Roman" style:font-name-complex="Times New Roman" fo:font-size="12pt" style:font-size-asian="12pt" style:font-size-complex="12pt"/>
    </style:style>
    <style:style style:name="P27" style:parent-style-name="Normal" style:family="paragraph">
      <style:text-properties style:font-name="Times New Roman" style:font-name-complex="Times New Roman" fo:font-size="12pt" style:font-size-asian="12pt" style:font-size-complex="12pt"/>
    </style:style>
    <style:style style:name="P28" style:parent-style-name="Normal" style:family="paragraph">
      <style:text-properties style:font-name="Times New Roman" style:font-name-complex="Times New Roman" fo:font-size="12pt" style:font-size-asian="12pt" style:font-size-complex="12pt"/>
    </style:style>
    <style:style style:name="P29" style:parent-style-name="Normal" style:family="paragraph">
      <style:text-properties style:font-name="Times New Roman" style:font-name-complex="Times New Roman" fo:font-size="12pt" style:font-size-asian="12pt" style:font-size-complex="12pt"/>
    </style:style>
    <style:style style:name="P30" style:parent-style-name="Normal" style:family="paragraph">
      <style:text-properties style:font-name="Times New Roman" style:font-name-complex="Times New Roman" fo:font-size="12pt" style:font-size-asian="12pt" style:font-size-complex="12pt"/>
    </style:style>
    <style:style style:name="P31" style:parent-style-name="Normal" style:family="paragraph">
      <style:text-properties style:font-name="Times New Roman" style:font-name-complex="Times New Roman" fo:font-size="12pt" style:font-size-asian="12pt" style:font-size-complex="12pt"/>
    </style:style>
    <style:style style:name="P32" style:parent-style-name="Normal" style:family="paragraph">
      <style:text-properties style:font-name="Times New Roman" style:font-name-complex="Times New Roman" fo:font-size="12pt" style:font-size-asian="12pt" style:font-size-complex="12pt"/>
    </style:style>
    <style:style style:name="P33" style:parent-style-name="Normal" style:family="paragraph">
      <style:text-properties style:font-name="Times New Roman" style:font-name-complex="Times New Roman" fo:font-size="12pt" style:font-size-asian="12pt" style:font-size-complex="12pt"/>
    </style:style>
    <style:style style:name="P34" style:parent-style-name="Normal" style:family="paragraph">
      <style:text-properties style:font-name="Times New Roman" style:font-name-complex="Times New Roman" fo:font-size="12pt" style:font-size-asian="12pt" style:font-size-complex="12pt"/>
    </style:style>
    <style:style style:name="P35" style:parent-style-name="Normal" style:family="paragraph">
      <style:text-properties style:font-name="Times New Roman" style:font-name-complex="Times New Roman" fo:font-size="12pt" style:font-size-asian="12pt" style:font-size-complex="12pt"/>
    </style:style>
    <style:style style:name="P36" style:parent-style-name="Normal" style:family="paragraph">
      <style:text-properties style:font-name="Times New Roman" style:font-name-complex="Times New Roman" fo:font-size="12pt" style:font-size-asian="12pt" style:font-size-complex="12pt"/>
    </style:style>
    <style:style style:name="P37" style:parent-style-name="Normal" style:family="paragraph">
      <style:text-properties style:font-name="Times New Roman" style:font-name-complex="Times New Roman" fo:font-size="12pt" style:font-size-asian="12pt" style:font-size-complex="12pt"/>
    </style:style>
    <style:style style:name="P38" style:parent-style-name="Normal" style:family="paragraph">
      <style:text-properties style:font-name="Times New Roman" style:font-name-complex="Times New Roman" fo:font-size="12pt" style:font-size-asian="12pt" style:font-size-complex="12pt"/>
    </style:style>
    <style:style style:name="P39" style:parent-style-name="Normal" style:family="paragraph">
      <style:text-properties style:font-name="Times New Roman" style:font-name-complex="Times New Roman" fo:font-size="12pt" style:font-size-asian="12pt" style:font-size-complex="12pt"/>
    </style:style>
    <style:style style:name="P40" style:parent-style-name="Normal" style:family="paragraph">
      <style:text-properties style:font-name="Times New Roman" style:font-name-complex="Times New Roman" fo:font-size="12pt" style:font-size-asian="12pt" style:font-size-complex="12pt"/>
    </style:style>
    <style:style style:name="P41" style:parent-style-name="Normal" style:family="paragraph">
      <style:text-properties style:font-name="Times New Roman" style:font-name-complex="Times New Roman" fo:font-size="12pt" style:font-size-asian="12pt" style:font-size-complex="12pt"/>
    </style:style>
    <style:style style:name="P42" style:parent-style-name="Normal" style:family="paragraph">
      <style:text-properties style:font-name="Times New Roman" style:font-name-complex="Times New Roman" fo:font-size="12pt" style:font-size-asian="12pt" style:font-size-complex="12pt"/>
    </style:style>
    <style:style style:name="P43" style:parent-style-name="Normal" style:family="paragraph">
      <style:text-properties style:font-name="Times New Roman" style:font-name-complex="Times New Roman" fo:font-size="12pt" style:font-size-asian="12pt" style:font-size-complex="12pt"/>
    </style:style>
    <style:style style:name="T44" style:parent-style-name="DefaultParagraphFont" style:family="text">
      <style:text-properties style:font-name="Times New Roman" style:font-name-complex="Times New Roman" fo:font-size="12pt" style:font-size-asian="12pt" style:font-size-complex="12pt"/>
    </style:style>
    <style:style style:name="T45" style:parent-style-name="DefaultParagraphFont" style:family="text">
      <style:text-properties style:font-name="Times New Roman" style:font-name-complex="Times New Roman" style:text-position="super 66.6%" fo:font-size="12pt" style:font-size-asian="12pt" style:font-size-complex="12pt"/>
    </style:style>
    <style:style style:name="T46" style:parent-style-name="DefaultParagraphFont" style:family="text">
      <style:text-properties style:font-name="Times New Roman" style:font-name-complex="Times New Roman" fo:font-size="12pt" style:font-size-asian="12pt" style:font-size-complex="12pt"/>
    </style:style>
    <style:style style:name="P47" style:parent-style-name="Normal" style:family="paragraph">
      <style:text-properties style:font-name="Times New Roman" style:font-name-complex="Times New Roman" fo:font-size="12pt" style:font-size-asian="12pt" style:font-size-complex="12pt"/>
    </style:style>
    <style:style style:name="P48"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49" style:parent-style-name="Normal" style:family="paragraph">
      <style:paragraph-properties fo:margin-bottom="0in" fo:line-height="100%">
        <style:tab-stops>
          <style:tab-stop style:type="right" style:position="6.5in"/>
        </style:tab-stops>
      </style:paragraph-properties>
      <style:text-properties style:font-name="Times New Roman" style:font-name-complex="Times New Roman" fo:font-size="12pt" style:font-size-asian="12pt" style:font-size-complex="12pt"/>
    </style:style>
    <style:style style:name="P50"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51"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52"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53" style:parent-style-name="Normal" style:family="paragraph">
      <style:paragraph-properties fo:text-align="center"/>
      <style:text-properties style:font-name="Times New Roman" style:font-name-complex="Times New Roman" fo:font-size="12pt" style:font-size-asian="12pt" style:font-size-complex="12pt"/>
    </style:style>
    <style:style style:name="P54"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55"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56"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T57" style:parent-style-name="DefaultParagraphFont" style:family="text">
      <style:text-properties style:font-name="Times New Roman" style:font-name-complex="Times New Roman" fo:font-size="12pt" style:font-size-asian="12pt" style:font-size-complex="12pt"/>
    </style:style>
    <style:style style:name="T58" style:parent-style-name="DefaultParagraphFont" style:family="text">
      <style:text-properties style:font-name="Times New Roman" style:font-name-complex="Times New Roman" style:text-position="super 66.6%" fo:font-size="12pt" style:font-size-asian="12pt" style:font-size-complex="12pt"/>
    </style:style>
    <style:style style:name="T59" style:parent-style-name="DefaultParagraphFont" style:family="text">
      <style:text-properties style:font-name="Times New Roman" style:font-name-complex="Times New Roman" fo:font-size="12pt" style:font-size-asian="12pt" style:font-size-complex="12pt"/>
    </style:style>
    <style:style style:name="P60" style:parent-style-name="Normal" style:family="paragraph">
      <style:text-properties style:font-name="Times New Roman" style:font-name-complex="Times New Roman" fo:font-size="12pt" style:font-size-asian="12pt" style:font-size-complex="12pt"/>
    </style:style>
    <style:style style:name="T61" style:parent-style-name="DefaultParagraphFont" style:family="text">
      <style:text-properties style:font-name="Times New Roman" style:font-name-complex="Times New Roman" fo:font-size="12pt" style:font-size-asian="12pt" style:font-size-complex="12pt"/>
    </style:style>
    <style:style style:name="P62" style:parent-style-name="Normal" style:family="paragraph">
      <style:paragraph-properties fo:text-align="center"/>
      <style:text-properties style:font-name="Times New Roman" style:font-name-complex="Times New Roman" fo:font-size="12pt" style:font-size-asian="12pt" style:font-size-complex="12pt"/>
    </style:style>
    <style:style style:name="P63" style:parent-style-name="Normal" style:family="paragraph">
      <style:text-properties style:font-name="Times New Roman" style:font-name-complex="Times New Roman" fo:font-size="12pt" style:font-size-asian="12pt" style:font-size-complex="12pt"/>
    </style:style>
    <style:style style:name="P64" style:parent-style-name="Normal" style:family="paragraph">
      <style:text-properties style:font-name="Times New Roman" style:font-name-complex="Times New Roman" fo:font-size="12pt" style:font-size-asian="12pt" style:font-size-complex="12pt"/>
    </style:style>
    <style:style style:name="P65" style:parent-style-name="Normal" style:family="paragraph">
      <style:text-properties style:font-name="Times New Roman" style:font-name-complex="Times New Roman" fo:font-size="12pt" style:font-size-asian="12pt" style:font-size-complex="12pt"/>
    </style:style>
    <style:style style:name="P66" style:parent-style-name="Normal" style:family="paragraph">
      <style:text-properties style:font-name="Times New Roman" style:font-name-complex="Times New Roman" fo:font-size="12pt" style:font-size-asian="12pt" style:font-size-complex="12pt"/>
    </style:style>
    <style:style style:name="P67" style:parent-style-name="Normal" style:family="paragraph">
      <style:text-properties style:font-name="Times New Roman" style:font-name-complex="Times New Roman" fo:font-size="12pt" style:font-size-asian="12pt" style:font-size-complex="12pt"/>
    </style:style>
    <style:style style:name="P68" style:parent-style-name="Normal" style:family="paragraph">
      <style:text-properties style:font-name="Times New Roman" style:font-name-complex="Times New Roman" fo:font-size="12pt" style:font-size-asian="12pt" style:font-size-complex="12pt"/>
    </style:style>
    <style:style style:name="P69" style:parent-style-name="Normal" style:family="paragraph">
      <style:text-properties style:font-name="Times New Roman" style:font-name-complex="Times New Roman" fo:font-size="12pt" style:font-size-asian="12pt" style:font-size-complex="12pt"/>
    </style:style>
    <style:style style:name="P70" style:parent-style-name="Normal" style:family="paragraph">
      <style:text-properties style:font-name="Times New Roman" style:font-name-complex="Times New Roman" fo:font-size="12pt" style:font-size-asian="12pt" style:font-size-complex="12pt"/>
    </style:style>
    <style:style style:name="P71" style:parent-style-name="Normal" style:family="paragraph">
      <style:text-properties style:font-name="Times New Roman" style:font-name-complex="Times New Roman" fo:font-size="12pt" style:font-size-asian="12pt" style:font-size-complex="12pt"/>
    </style:style>
    <style:style style:name="P72" style:parent-style-name="Normal" style:family="paragraph">
      <style:text-properties style:font-name="Times New Roman" style:font-name-complex="Times New Roman" fo:font-size="12pt" style:font-size-asian="12pt" style:font-size-complex="12pt"/>
    </style:style>
    <style:style style:name="P73" style:parent-style-name="Normal" style:family="paragraph">
      <style:text-properties style:font-name="Times New Roman" style:font-name-complex="Times New Roman" fo:font-size="12pt" style:font-size-asian="12pt" style:font-size-complex="12pt"/>
    </style:style>
    <style:style style:name="P74" style:parent-style-name="Normal" style:family="paragraph">
      <style:text-properties style:font-name="Times New Roman" style:font-name-complex="Times New Roman" fo:font-size="12pt" style:font-size-asian="12pt" style:font-size-complex="12pt"/>
    </style:style>
    <style:style style:name="P75" style:parent-style-name="Normal" style:family="paragraph">
      <style:text-properties style:font-name="Times New Roman" style:font-name-complex="Times New Roman" fo:font-size="12pt" style:font-size-asian="12pt" style:font-size-complex="12pt"/>
    </style:style>
    <style:style style:name="P76" style:parent-style-name="Normal" style:family="paragraph">
      <style:text-properties style:font-name="Times New Roman" style:font-name-complex="Times New Roman" fo:font-size="12pt" style:font-size-asian="12pt" style:font-size-complex="12pt"/>
    </style:style>
    <style:style style:name="P77" style:parent-style-name="Normal" style:family="paragraph">
      <style:text-properties style:font-name="Times New Roman" style:font-name-complex="Times New Roman" fo:font-size="12pt" style:font-size-asian="12pt" style:font-size-complex="12pt"/>
    </style:style>
    <style:style style:name="P78" style:parent-style-name="Normal" style:family="paragraph">
      <style:text-properties style:font-name="Times New Roman" style:font-name-complex="Times New Roman" fo:font-size="12pt" style:font-size-asian="12pt" style:font-size-complex="12pt"/>
    </style:style>
    <style:style style:name="P79" style:parent-style-name="Normal" style:family="paragraph">
      <style:text-properties style:font-name="Times New Roman" style:font-name-complex="Times New Roman" fo:font-size="12pt" style:font-size-asian="12pt" style:font-size-complex="12pt"/>
    </style:style>
    <style:style style:name="P80" style:parent-style-name="Normal" style:family="paragraph">
      <style:text-properties style:font-name="Times New Roman" style:font-name-complex="Times New Roman" fo:font-size="12pt" style:font-size-asian="12pt" style:font-size-complex="12pt"/>
    </style:style>
    <style:style style:name="P81" style:parent-style-name="Normal" style:family="paragraph">
      <style:text-properties style:font-name="Times New Roman" style:font-name-complex="Times New Roman" fo:font-size="12pt" style:font-size-asian="12pt" style:font-size-complex="12pt"/>
    </style:style>
    <style:style style:name="P82" style:parent-style-name="Normal" style:family="paragraph">
      <style:text-properties style:font-name="Times New Roman" style:font-name-complex="Times New Roman" fo:font-size="12pt" style:font-size-asian="12pt" style:font-size-complex="12pt"/>
    </style:style>
    <style:style style:name="P83"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84"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85"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86" style:parent-style-name="Normal" style:family="paragraph">
      <style:text-properties style:font-name="Times New Roman" style:font-name-complex="Times New Roman" fo:font-size="12pt" style:font-size-asian="12pt" style:font-size-complex="12pt"/>
    </style:style>
    <style:style style:name="P87" style:parent-style-name="Normal" style:family="paragraph">
      <style:text-properties style:font-name="Times New Roman" style:font-name-complex="Times New Roman" fo:font-size="12pt" style:font-size-asian="12pt" style:font-size-complex="12pt"/>
    </style:style>
    <style:style style:name="T88" style:parent-style-name="DefaultParagraphFont" style:family="text">
      <style:text-properties style:font-name="Times New Roman" style:font-name-complex="Times New Roman" fo:font-size="12pt" style:font-size-asian="12pt" style:font-size-complex="12pt"/>
    </style:style>
    <style:style style:name="T89" style:parent-style-name="DefaultParagraphFont" style:family="text">
      <style:text-properties style:font-name="Times New Roman" style:font-name-complex="Times New Roman" fo:font-size="12pt" style:font-size-asian="12pt" style:font-size-complex="12pt"/>
    </style:style>
    <style:style style:name="T90" style:parent-style-name="DefaultParagraphFont" style:family="text">
      <style:text-properties style:font-name="Times New Roman" style:font-name-complex="Times New Roman" fo:font-size="12pt" style:font-size-asian="12pt" style:font-size-complex="12pt"/>
    </style:style>
    <style:style style:name="T91" style:parent-style-name="DefaultParagraphFont" style:family="text">
      <style:text-properties style:font-name="Times New Roman" style:font-name-complex="Times New Roman" style:text-position="super 66.6%" fo:font-size="12pt" style:font-size-asian="12pt" style:font-size-complex="12pt"/>
    </style:style>
    <style:style style:name="T92" style:parent-style-name="DefaultParagraphFont" style:family="text">
      <style:text-properties style:font-name="Times New Roman" style:font-name-complex="Times New Roman" fo:font-size="12pt" style:font-size-asian="12pt" style:font-size-complex="12pt"/>
    </style:style>
    <style:style style:name="P93" style:parent-style-name="Normal" style:family="paragraph">
      <style:text-properties style:font-name="Times New Roman" style:font-name-complex="Times New Roman" fo:font-size="12pt" style:font-size-asian="12pt" style:font-size-complex="12pt"/>
    </style:style>
    <style:style style:name="T94" style:parent-style-name="DefaultParagraphFont" style:family="text">
      <style:text-properties style:font-name="Times New Roman" style:font-name-complex="Times New Roman" fo:font-size="12pt" style:font-size-asian="12pt" style:font-size-complex="12pt"/>
    </style:style>
    <style:style style:name="P95" style:parent-style-name="Normal" style:family="paragraph">
      <style:paragraph-properties fo:text-align="center"/>
      <style:text-properties style:font-name="Times New Roman" style:font-name-complex="Times New Roman" fo:font-size="12pt" style:font-size-asian="12pt" style:font-size-complex="12pt"/>
    </style:style>
    <style:style style:name="P96" style:parent-style-name="Normal" style:family="paragraph">
      <style:paragraph-properties fo:text-align="center"/>
      <style:text-properties style:font-name="Times New Roman" style:font-name-complex="Times New Roman" fo:font-size="12pt" style:font-size-asian="12pt" style:font-size-complex="12pt"/>
    </style:style>
    <style:style style:name="P97" style:parent-style-name="Normal" style:family="paragraph">
      <style:paragraph-properties fo:text-align="center"/>
      <style:text-properties style:font-name="Times New Roman" style:font-name-complex="Times New Roman" fo:font-size="12pt" style:font-size-asian="12pt" style:font-size-complex="12pt"/>
    </style:style>
    <style:style style:name="P98" style:parent-style-name="Normal" style:family="paragraph">
      <style:paragraph-properties fo:text-align="center"/>
      <style:text-properties style:font-name="Times New Roman" style:font-name-complex="Times New Roman" fo:font-size="12pt" style:font-size-asian="12pt" style:font-size-complex="12pt"/>
    </style:style>
    <style:style style:name="T99" style:parent-style-name="DefaultParagraphFont" style:family="text">
      <style:text-properties style:font-name="Times New Roman" style:font-name-complex="Times New Roman" fo:font-size="12pt" style:font-size-asian="12pt" style:font-size-complex="12pt"/>
    </style:style>
    <style:style style:name="T100" style:parent-style-name="DefaultParagraphFont" style:family="text">
      <style:text-properties style:font-name="Times New Roman" style:font-name-complex="Times New Roman" style:text-position="super 66.6%" fo:font-size="12pt" style:font-size-asian="12pt" style:font-size-complex="12pt"/>
    </style:style>
    <style:style style:name="T101" style:parent-style-name="DefaultParagraphFont" style:family="text">
      <style:text-properties style:font-name="Times New Roman" style:font-name-complex="Times New Roman" fo:font-size="12pt" style:font-size-asian="12pt" style:font-size-complex="12pt"/>
    </style:style>
    <style:style style:name="T102" style:parent-style-name="DefaultParagraphFont" style:family="text">
      <style:text-properties style:font-name="Times New Roman" style:font-name-complex="Times New Roman" fo:font-size="12pt" style:font-size-asian="12pt" style:font-size-complex="12pt"/>
    </style:style>
    <style:style style:name="P103" style:parent-style-name="Normal" style:family="paragraph">
      <style:paragraph-properties fo:text-align="center"/>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P104" style:parent-style-name="Normal" style:family="paragraph">
      <style:text-properties style:font-name="Times New Roman" style:font-name-complex="Times New Roman" fo:font-size="12pt" style:font-size-asian="12pt" style:font-size-complex="12pt"/>
    </style:style>
    <style:style style:name="P105" style:parent-style-name="Normal" style:family="paragraph">
      <style:text-properties style:font-name="Times New Roman" style:font-name-complex="Times New Roman" fo:font-size="12pt" style:font-size-asian="12pt" style:font-size-complex="12pt"/>
    </style:style>
    <style:style style:name="P106" style:parent-style-name="Normal" style:family="paragraph">
      <style:paragraph-properties fo:text-align="center"/>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P107" style:parent-style-name="Normal" style:family="paragraph">
      <style:text-properties style:font-name="Times New Roman" style:font-name-complex="Times New Roman" fo:font-size="12pt" style:font-size-asian="12pt" style:font-size-complex="12pt"/>
    </style:style>
    <style:style style:name="P108" style:parent-style-name="Normal" style:family="paragraph">
      <style:text-properties style:font-name="Times New Roman" style:font-name-complex="Times New Roman" fo:font-size="12pt" style:font-size-asian="12pt" style:font-size-complex="12pt"/>
    </style:style>
    <style:style style:name="P109" style:parent-style-name="Normal" style:family="paragraph">
      <style:text-properties style:font-name="Times New Roman" style:font-name-complex="Times New Roman" fo:font-size="12pt" style:font-size-asian="12pt" style:font-size-complex="12pt"/>
    </style:style>
    <style:style style:name="P110" style:parent-style-name="Normal" style:family="paragraph">
      <style:text-properties style:font-name="Times New Roman" style:font-name-complex="Times New Roman" fo:font-size="12pt" style:font-size-asian="12pt" style:font-size-complex="12pt"/>
    </style:style>
    <style:style style:name="P111"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12"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13"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14" style:parent-style-name="Normal" style:family="paragraph">
      <style:paragraph-properties fo:text-align="center"/>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P115"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16"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17"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18" style:parent-style-name="Normal" style:family="paragraph">
      <style:text-properties style:font-name="Times New Roman" style:font-name-complex="Times New Roman" fo:font-size="12pt" style:font-size-asian="12pt" style:font-size-complex="12pt"/>
    </style:style>
    <style:style style:name="P119" style:parent-style-name="Normal" style:family="paragraph">
      <style:text-properties style:font-name="Times New Roman" style:font-name-complex="Times New Roman" fo:font-size="12pt" style:font-size-asian="12pt" style:font-size-complex="12pt"/>
    </style:style>
    <style:style style:name="T120" style:parent-style-name="DefaultParagraphFont" style:family="text">
      <style:text-properties style:font-name="Times New Roman" style:font-name-complex="Times New Roman" fo:font-size="12pt" style:font-size-asian="12pt" style:font-size-complex="12pt"/>
    </style:style>
    <style:style style:name="P121" style:parent-style-name="Normal" style:family="paragraph">
      <style:paragraph-properties fo:text-align="center"/>
      <style:text-properties style:font-name="Times New Roman" style:font-name-complex="Times New Roman" fo:font-size="12pt" style:font-size-asian="12pt" style:font-size-complex="12pt"/>
    </style:style>
    <style:style style:name="P122" style:parent-style-name="Normal" style:family="paragraph">
      <style:text-properties style:font-name="Times New Roman" style:font-name-complex="Times New Roman" fo:font-size="12pt" style:font-size-asian="12pt" style:font-size-complex="12pt"/>
    </style:style>
    <style:style style:name="P123" style:parent-style-name="Normal" style:family="paragraph">
      <style:text-properties style:font-name="Times New Roman" style:font-name-complex="Times New Roman" fo:font-size="12pt" style:font-size-asian="12pt" style:font-size-complex="12pt"/>
    </style:style>
    <style:style style:name="P124"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25"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26"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27"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28" style:parent-style-name="Normal" style:family="paragraph">
      <style:paragraph-properties fo:text-align="center"/>
      <style:text-properties style:font-name="Times New Roman" style:font-name-complex="Times New Roman" fo:font-size="12pt" style:font-size-asian="12pt" style:font-size-complex="12pt"/>
    </style:style>
    <style:style style:name="P129" style:parent-style-name="Normal" style:family="paragraph">
      <style:text-properties style:font-name="Times New Roman" style:font-name-complex="Times New Roman" fo:font-size="12pt" style:font-size-asian="12pt" style:font-size-complex="12pt"/>
    </style:style>
    <style:style style:name="P130" style:parent-style-name="Normal" style:family="paragraph">
      <style:text-properties style:font-name="Times New Roman" style:font-name-complex="Times New Roman" fo:font-size="12pt" style:font-size-asian="12pt" style:font-size-complex="12pt"/>
    </style:style>
    <style:style style:name="P131" style:parent-style-name="Normal" style:family="paragraph">
      <style:text-properties style:font-name="Times New Roman" style:font-name-complex="Times New Roman" fo:font-size="12pt" style:font-size-asian="12pt" style:font-size-complex="12pt"/>
    </style:style>
    <style:style style:name="P132" style:parent-style-name="Normal" style:family="paragraph">
      <style:text-properties style:font-name="Times New Roman" style:font-name-complex="Times New Roman" fo:font-size="12pt" style:font-size-asian="12pt" style:font-size-complex="12pt"/>
    </style:style>
    <style:style style:name="T133" style:parent-style-name="DefaultParagraphFont" style:family="text">
      <style:text-properties style:font-name="Times New Roman" style:font-name-complex="Times New Roman" fo:font-size="12pt" style:font-size-asian="12pt" style:font-size-complex="12pt"/>
    </style:style>
    <style:style style:name="P134" style:parent-style-name="Normal" style:family="paragraph">
      <style:paragraph-properties fo:text-align="center"/>
      <style:text-properties style:font-name="Times New Roman" style:font-name-complex="Times New Roman" fo:font-size="12pt" style:font-size-asian="12pt" style:font-size-complex="12pt"/>
    </style:style>
    <style:style style:name="P135" style:parent-style-name="Normal" style:family="paragraph">
      <style:paragraph-properties fo:text-align="center"/>
      <style:text-properties style:font-name="Times New Roman" style:font-name-complex="Times New Roman" fo:font-size="12pt" style:font-size-asian="12pt" style:font-size-complex="12pt"/>
    </style:style>
    <style:style style:name="P136" style:parent-style-name="Normal" style:family="paragraph">
      <style:paragraph-properties fo:text-align="center"/>
      <style:text-properties style:font-name="Times New Roman" style:font-name-complex="Times New Roman" fo:font-size="12pt" style:font-size-asian="12pt" style:font-size-complex="12pt"/>
    </style:style>
    <style:style style:name="P137" style:parent-style-name="Normal" style:family="paragraph">
      <style:paragraph-properties fo:text-align="center"/>
      <style:text-properties style:font-name="Times New Roman" style:font-name-complex="Times New Roman" fo:font-size="12pt" style:font-size-asian="12pt" style:font-size-complex="12pt"/>
    </style:style>
    <style:style style:name="P138" style:parent-style-name="Normal" style:family="paragraph">
      <style:paragraph-properties fo:text-align="center"/>
      <style:text-properties style:font-name="Times New Roman" style:font-name-complex="Times New Roman" fo:font-size="12pt" style:font-size-asian="12pt" style:font-size-complex="12pt"/>
    </style:style>
    <style:style style:name="P139" style:parent-style-name="Normal" style:family="paragraph">
      <style:text-properties style:font-name="Times New Roman" style:font-name-complex="Times New Roman" fo:font-size="12pt" style:font-size-asian="12pt" style:font-size-complex="12pt"/>
    </style:style>
    <style:style style:name="P140" style:parent-style-name="Normal" style:family="paragraph">
      <style:text-properties style:font-name="Times New Roman" style:font-name-complex="Times New Roman" fo:font-size="12pt" style:font-size-asian="12pt" style:font-size-complex="12pt"/>
    </style:style>
    <style:style style:name="P141" style:parent-style-name="Normal" style:family="paragraph">
      <style:text-properties style:font-name="Times New Roman" style:font-name-complex="Times New Roman" fo:font-size="12pt" style:font-size-asian="12pt" style:font-size-complex="12pt"/>
    </style:style>
    <style:style style:name="P142" style:parent-style-name="Normal" style:family="paragraph">
      <style:text-properties style:font-name="Times New Roman" style:font-name-complex="Times New Roman" fo:font-size="12pt" style:font-size-asian="12pt" style:font-size-complex="12pt"/>
    </style:style>
    <style:style style:name="P143" style:parent-style-name="Normal" style:family="paragraph">
      <style:text-properties style:font-name="Times New Roman" style:font-name-complex="Times New Roman" fo:font-size="12pt" style:font-size-asian="12pt" style:font-size-complex="12pt"/>
    </style:style>
    <style:style style:name="T144" style:parent-style-name="DefaultParagraphFont" style:family="text">
      <style:text-properties style:font-name="Times New Roman" style:font-name-complex="Times New Roman" fo:font-size="12pt" style:font-size-asian="12pt" style:font-size-complex="12pt"/>
    </style:style>
    <style:style style:name="P145" style:parent-style-name="Normal" style:family="paragraph">
      <style:paragraph-properties fo:text-align="center"/>
      <style:text-properties style:font-name="Times New Roman" style:font-name-complex="Times New Roman" fo:font-size="12pt" style:font-size-asian="12pt" style:font-size-complex="12pt"/>
    </style:style>
    <style:style style:name="P146" style:parent-style-name="Normal" style:family="paragraph">
      <style:paragraph-properties fo:text-align="center"/>
      <style:text-properties style:font-name="Times New Roman" style:font-name-complex="Times New Roman" fo:font-size="12pt" style:font-size-asian="12pt" style:font-size-complex="12pt"/>
    </style:style>
    <style:style style:name="P147" style:parent-style-name="Normal" style:family="paragraph">
      <style:text-properties style:font-name="Times New Roman" style:font-name-complex="Times New Roman" fo:font-size="12pt" style:font-size-asian="12pt" style:font-size-complex="12pt"/>
    </style:style>
    <style:style style:name="P148" style:parent-style-name="Normal" style:family="paragraph">
      <style:text-properties style:font-name="Times New Roman" style:font-name-complex="Times New Roman" fo:font-size="12pt" style:font-size-asian="12pt" style:font-size-complex="12pt"/>
    </style:style>
    <style:style style:name="P149" style:parent-style-name="Normal" style:family="paragraph">
      <style:text-properties style:font-name="Times New Roman" style:font-name-complex="Times New Roman" fo:font-size="12pt" style:font-size-asian="12pt" style:font-size-complex="12pt"/>
    </style:style>
    <style:style style:name="P150" style:parent-style-name="Normal" style:family="paragraph">
      <style:paragraph-properties fo:text-align="center"/>
    </style:style>
    <style:style style:name="T151" style:parent-style-name="DefaultParagraphFont" style:family="text">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P152" style:parent-style-name="Normal" style:family="paragraph">
      <style:paragraph-properties fo:text-align="center"/>
      <style:text-properties style:font-name="Times New Roman" style:font-name-complex="Times New Roman" fo:font-size="12pt" style:font-size-asian="12pt" style:font-size-complex="12pt"/>
    </style:style>
    <style:style style:name="P153" style:parent-style-name="Normal" style:family="paragraph">
      <style:text-properties style:font-name="Times New Roman" style:font-name-complex="Times New Roman" fo:font-size="12pt" style:font-size-asian="12pt" style:font-size-complex="12pt"/>
    </style:style>
    <style:style style:name="P154" style:parent-style-name="Normal" style:family="paragraph">
      <style:text-properties style:font-name="Times New Roman" style:font-name-complex="Times New Roman" fo:font-size="12pt" style:font-size-asian="12pt" style:font-size-complex="12pt"/>
    </style:style>
    <style:style style:name="P155" style:parent-style-name="Normal" style:family="paragraph">
      <style:text-properties style:font-name="Times New Roman" style:font-name-complex="Times New Roman" fo:font-size="12pt" style:font-size-asian="12pt" style:font-size-complex="12pt"/>
    </style:style>
    <style:style style:name="P156" style:parent-style-name="Normal" style:family="paragraph">
      <style:text-properties style:font-name="Times New Roman" style:font-name-complex="Times New Roman" fo:font-size="12pt" style:font-size-asian="12pt" style:font-size-complex="12pt"/>
    </style:style>
    <style:style style:name="P157" style:parent-style-name="Normal" style:family="paragraph">
      <style:text-properties style:font-name="Times New Roman" style:font-name-complex="Times New Roman" fo:font-size="12pt" style:font-size-asian="12pt" style:font-size-complex="12pt"/>
    </style:style>
    <style:style style:name="P158"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59"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60"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61"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62"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63" style:parent-style-name="Normal" style:family="paragraph">
      <style:paragraph-properties fo:margin-bottom="0in" fo:line-height="100%"/>
      <style:text-properties style:font-name="Times New Roman" style:font-name-complex="Times New Roman" fo:font-size="12pt" style:font-size-asian="12pt" style:font-size-complex="12pt"/>
    </style:style>
    <style:style style:name="P164" style:parent-style-name="Normal" style:family="paragraph">
      <style:text-properties style:font-name="Times New Roman" style:font-name-complex="Times New Roman" fo:font-size="12pt" style:font-size-asian="12pt" style:font-size-complex="12pt"/>
    </style:style>
    <style:style style:name="T165" style:parent-style-name="DefaultParagraphFont" style:family="text">
      <style:text-properties style:font-name="Times New Roman" style:font-name-complex="Times New Roman" fo:font-size="12pt" style:font-size-asian="12pt" style:font-size-complex="12pt"/>
    </style:style>
    <style:style style:family="graphic" style:name="a1">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style:style style:family="graphic" style:name="a2">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style:style style:family="graphic" style:name="a3">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style:style style:family="graphic" style:name="a4">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style:style style:family="graphic" style:name="a5">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Ojitos Frios Ranches Subdivision</text:p>
      <text:p text:style-name="P4">Unit 1</text:p>
      <text:p text:style-name="P5">Amended Restricted Covenants</text:p>
      <text:p text:style-name="P6">The undersigned, being the owner of all the lots located in Ojitos Frios Subdivision, Unit 1, located in San Miguel County, New Mexico, a plat of which was recorded in Book 16 at Pages 3 through 4 of the records of San Miguel County, New Mexico, on the 13th day of January, 1982, Document #6705, do<text:s/>hereby<text:s/>amend the Ojitos Frios Ranches Subdivision Restrictions by striking therefrom Covenants 1 through 23, being all of such Covenants, and substituting in lieu thereof the following Covenants and consent and agree that the following Amended Restrictive Covenants shall be in force and effect upon the property within said<text:s/>Ojitos<text:s/>Frios Ranches Subdivision, Unit 1, from the date of recording this<text:s/>instrument, to wit:</text:p>
      <text:p text:style-name="P7">1. No subdivision of the original Ojitos Frios Ranches Subdivision, Unit 1<text:s/>into<text:s/>lots less than 2.5 acres shall be allowed. Each such subdivision must provide adequate easement written into the Warranty Deed as well as provide for adherence to these Restrictive Covenants.</text:p>
      <text:p text:style-name="P8">2. There shall not be erected on any lot more than one (1) single private family dwelling house together with the necessary and appurtenant buildings such as guest and employee quarters, garages, carports, a barn, tool sheds, and/or one animal/poultry pen. Any deviation from this restriction will only be upon the written approval of "The Committee", as outlined herein.</text:p>
      <text:p text:style-name="P9">3. No business of manufacturing, commercial enterprise or public or commercial amusement enterprise shall be conducted, operated or maintained on any lot except an "in-home" business. An "in-home" business shall be defined as a business operated within the confines of a private<text:s/>residence, which<text:s/>in no respect whatsoever alters the residential nature of the subdivision.</text:p>
      <text:p text:style-name="P10">4. There is hereby created the Ojitos Frios<text:s/>Ranches<text:s/>Committee (hereinafter referred to as the Committee) initially composed of Michael Martinez and Linda L. Martinez. As soon as there shall be ten (10) other property owners, three (3) additional members shall be elected, for a one (1) year term, to the Committee by a vote of the owners of a majority of the lots, there being one vote for each lot owned. An annual meeting of all property owners shall be held each May 1st at which time three (3) new Committee members shall be elected by a majority of the owners of lots, until the entire Unit 1 is sold. Upon sale of all lots in the subdivision, Michael and Linda L. Martinez shall be replaced by two (2) additional property owners, appointed by a majority of the existing Committee members who are property owners. Thereafter, property owners shall meet each May 1st to elect five (5) Committee members for the coming year.<text:s/>Until<text:s/>new Committee members are elected and accept appointment each year, those members already serving shall constitute the Committee. All actions by the Committee shall require a majority thereof. Votes in writing shall have the same effect as if cast at that meeting. The Committee shall not be comprised of any more or less than five (5) members, one of whom shall be elected Chairman by the other members.</text:p>
      <text:p text:style-name="P11">The Committee shall have two (2) primary purposes, and powers:</text:p>
      <text:soft-page-break/>
      <text:p text:style-name="P12"><text:tab/>(1) To review all plans for all residential dwellings, related buildings, and structures of any kind, and all placement of said building and structures of any kind on each lot. In<text:s/>addition,<text:s/>the Committee shall review location placement of all wells and septic tanks on each lot.<text:s/><text:tab/>(2) To collect a fee annually for maintenance of all roads within<text:s/>the Ojitos Frios Subdivision, Unit 1, from each property owner and to contract for such maintenance on the roads as is necessary to maintain roads in good, workable condition. The fees shall be collected also to cover the seasonal expenses that the Committee may incur in carrying out its responsibilities hereunder, and in the event of any governmental assessment of such roads, to pay such assessment. The fee to be assessed shall be allocated to the individual lot owners on the basis of the number of acres in their respective lots in proportion to the number of acres in all of the lots in the subdivision: the fee assessed to each lot shall be a lien against such lot,<text:s/>enforced<text:s/>by the Committee in the same manner as a Mechanic’s and<text:s/>Materialman’s<text:s/>lien. The initial fee, to be collected and held in an escrow account for property owners, shall be $10.00 per acre. Ojitos Frios Ranch Partnership, current owner of the Ojitos Frios Ranches Subdivision, shall be responsible for the annual fee on each one of the<text:s/>lots, which<text:s/>it owns.</text:p>
      <text:p text:style-name="P13">Members of the Committee shall be entitled to collect<text:s/>any<text:s/>out-of-pocket expenses in line with their duties. Members shall not receive any compensation for their time.</text:p>
      <text:p text:style-name="P14">Michael and Linda L. Martinez shall provide the<text:s/>Committee<text:s/>with guidelines to be used in the determining of both architectural<text:s/>and location details. The Committee<text:s/>shall<text:s/>be bound by<text:s/>these<text:s/>guidelines throughout the life of these Restrictive Covenants.<text:s/>There shall be no unreasonable withholding of approval of architectural plans or locations. However, the character of the area, the topography of each lot, the relation of a location for residences, outbuildings, well and septic systems shall be considered for each final approval.<text:s/></text:p>
      <text:p text:style-name="P15">All buildings, of whatever type, shall be designed in keeping with the environment.</text:p>
      <text:p text:style-name="P16"><text:tab/>(a) No dwelling house, garage, carport, outbuildings, or other structure of any kind shall be erected, constructed, placed, moved on or maintained on any lot or lots, or any parcel or portion thereof, nor shall any additions or changes be made to the exterior thereof, unless prior to the commencement of any construction, excavation, grading, or other work, two complete sets of the plans and specifications<text:s/>thereof, including color scheme thereof, and plot plan, indicating and fixing the exact location of such structure or such altered structure<text:s/>thereof, shall have first been submitted to the Committee in writing for its approval and such approval obtained in writing from the Committee.</text:p>
      <text:p text:style-name="P17"><text:tab/>(b)<text:s/>Approval by the Committee of such plans, specifications, and location of buildings shall be endorsed on both sets of plans<text:s/>and<text:s/>specifications, and one set thereof shall be returned to the person submitting the same and the other set shall be retained by the Committee.</text:p>
      <text:p text:style-name="P18"><text:tab/>(c) In the event that the proposed improvements be for the repairing and/or redecoration of the exterior of a structure, without remodeling the same or making additions<text:s/>thereto, it shall be necessary only to file the color scheme of such proposed work with the Committee and have the same approved in writing by it prior to commencement of such repairs and/or redecoration.</text:p>
      <text:soft-page-break/>
      <text:p text:style-name="P19"><text:tab/>(d) No building, garage, carport or other structure of any kind shall be erected, constructed, placed, altered or maintained upon said property unless the same shall be erected, constructed, placed altered or maintained in conformity with the plans and specifications, color scheme, and plot plan theretofore approved by the Committee and in conformity with these Covenants.</text:p>
      <text:p text:style-name="P20"><text:tab/>(e) All plans for septic tanks and wells to be installed in the subdivision shall first be submitted to the Committee for its approval. The Committee may base its decision on the installation of such septic tanks on the then existing or anticipated Municipal, County, State or Federal regulations regarding septic tanks or other methods of sewage disposal.</text:p>
      <text:p text:style-name="P21"><text:tab/>(f) In the event of any ambiguity in a provision of these restrictions, the interpretation of the Committee as to the meaning intended shall prevail.</text:p>
      <text:p text:style-name="P22"><text:tab/>(g) The Committee may withhold its approval for any of the following reasons:</text:p>
      <text:p text:style-name="P23"><text:tab/><text:tab/>(1) Non-compliance with any of the specific conditions and restrictions contained in these Restrictive Covenants: or</text:p>
      <text:p text:style-name="P24"><text:tab/><text:tab/>(2) Reasonable dissatisfaction<text:s/>of<text:s/>the Committee with the location of the structure on the building site, or with the appearance of the proposed structure, or with the lot grading plan, having in mind the character of the neighborhood in which it is proposed to be erected, the materials of which it is to be built, the harmony thereof with the surroundings,<text:s/>and<text:s/><text:s/>the effect of the building or other structure as planned on the outlook from the adjacent or neighboring property or properties. However, the Committee shall act with all due<text:s/>promptness. In the event the Committee shall fail to approve or disapprove any matters submitted to it hereunder within thirty (30) days from such submission, then what has been submitted shall be deemed to have been approved by the Committee.</text:p>
      <text:p text:style-name="P25">5. A temporary structure, such as a mobile home, barn, garage, etc., may be used as a temporary residence prior to commencement and during construction of a permanent residence only upon approval of the Committee, provided, however, that a mobile home may be used as a temporary residence only during<text:s/>construction<text:s/>of a permanent residence for a period of not to exceed twenty-four (24) months. Property owners may construct other buildings, other than residences, prior to construction of permanent residences, upon approval of the Committee of the architectural details and locations of such other buildings, or wells, or septic systems.</text:p>
      <text:p text:style-name="P26">6. When the construction of a dwelling is commenced upon any lot, the owner or owners thereof shall prosecute, with all reasonable diligence, the completion thereof and shall<text:s/>complete the construction<text:s/>thereof<text:s/>within<text:s/>twenty-four (24) months from the date of commencement, delays caused by Act of God excepted, unless the written consent of the Committee is obtained for a longer period of time for construction prior to the commencement of such construction.</text:p>
      <text:p text:style-name="P27">7. No brush, trash, or other materials shall be burned except in compliance with the fire regulations of the appropriate regulatory agency.</text:p>
      <text:soft-page-break/>
      <text:p text:style-name="P28">8. Live trees having a diameter of eight (8) inches or more measured one (1) foot above the ground, may not be removed without<text:s/>the prior<text:s/>written consent of the Committee.</text:p>
      <text:p text:style-name="P29">9. No windmills or wind chargers shall be erected upon any lot<text:s/>in this subdivision except with written approval of the Committee.</text:p>
      <text:p text:style-name="P30">10. No obnoxious or offensive activity shall be carried on upon any lot, nor shall anything be done on any<text:s/>lot, which<text:s/>may be or become an annoyance or nuisance to the neighborhood.</text:p>
      <text:p text:style-name="P31">11. No garbage, refuse, junk, trash, or obnoxious or offensive material shall be permitted to accumulate on any lot, and the owner or owners of each lot shall cause the same to be disposed of by and in accordance with accepted sanitary practices. All garbage or trash containers, oil tanks, gas tanks, and other facilities must be placed under ground or in walled-in or fenced-in areas so that they shall not be visible from any adjoining lot, any street, or waterway. Each owner shall furnish and maintain his lot with a garbage can of not less than twenty gallons capacity in underground, fenced-in or walled-in areas. Garbage shall be disposed of in accordance with the regulations of the State of New Mexico and any of its subdivisions. Such garbage shall be removed by the lot owner to a sanitary landfill provided by San Miguel<text:s/>County<text:s/>or by<text:s/>arrangement<text:s/>with a garbage removal service.</text:p>
      <text:p text:style-name="P32">12. Except as provided hereafter, animals shall be restricted to usual household pets. Any<text:s/>vicious<text:s/>animal shall be confined within the exterior boundaries of the lot on which it is maintained. If animals other than usual household pets are to be kept, owner(s) shall first fence the acreage where (the) animals are to be kept. Large animals shall be limited to one per acre. No exceptions to this restriction shall be permitted without permission of the Committee. No small farm animals, such as goats, sheep, pigs, or poultry shall be allowed<text:s/>except<text:s/>in securely fenced pens.</text:p>
      <text:p text:style-name="P33">13. All principal dwelling houses, exclusive of garage, carports, patios, terraces and porches, shall be constructed or maintained with a heated living area of not less than 800 sq. ft.</text:p>
      <text:p text:style-name="P34">14. All utilities shall be underground. Each owner shall be responsible for bringing all utility lines underground from the nearest utility box to his respective building site. Temporary overhead utility lines may be permitted with the written permission of the Committee.</text:p>
      <text:p text:style-name="P35">15. Each owner shall be<text:s/>responsible<text:s/>for providing his own well and septic tank system in accordance with all County and State regulations for such.</text:p>
      <text:p text:style-name="P36">16. No signs of any<text:s/>character<text:s/>shall be permitted to be placed or maintained on any lot except a sign not larger than 72 square inches setting forth<text:s/>the name of the owner or occupant of<text:s/>said<text:s/>lot. If a permitted “in-home” business is on a lot, the sign may also contain the name of such business. All other signs are prohibited without prior written approval of the Committee.</text:p>
      <text:p text:style-name="P37">17. In the event the owner or purchaser of any lot shall fail to maintain the premises and the improvements situated thereon in a manner satisfactory to the Committee, it shall have the right to enter upon such lot and to repair, maintain, rehabilitate, and restore the premises and the exterior of any improvements situated thereon and the cost<text:s/>thereof<text:s/>shall be charged against the owner of said lot by notice to the lot owner or real estate contract owner by regular mail<text:s/><text:soft-page-break/>addressed to his last address as shown on the records of the Committee, and if the sum is not paid within thirty (30) days after<text:s/>such<text:s/>notice has been mailed, the amount due shall be and become a lien on the said lot when the Committee has caused to be filed or recorded in the office of the County Clerk of San Miguel County a claim of a mechanic’s and materialmen’s lien and posting a copy of same upon said lot<text:s/>within<text:s/>one (1) year from the date of mailing of such notice of amount due. Such lien<text:s/>shall<text:s/>be foreclosed in the manner provided by the laws of the State of New Mexico for the foreclosure of such liens.</text:p>
      <text:p text:style-name="P38">18.<text:s/>Ojitos Frios Ranch Partnership expressly reserves the right to make any reasonable and necessary changes in these restrictions to benefit the lot owners until no less than ninety per cent (90%) of all lots in the subdivision have been sold, after which time there shall be no changes in any of these restrictions without formal approval by written vote of no less than the owners of two-thirds (2/3) of the lots, such vote to be taken no sooner than five (5) days after one<text:s/>hundred<text:s/>per cent (100%) of the lot owners have been fully informed in writing of any proposed changes. Proposed changes in these restrictions requiring approval as aforesaid must be submitted in writing to the<text:s/>Committee, which Committee<text:s/>shall<text:s/>have the duty and responsibility to prepare and send copies of such proposed changes to all lot owners by mail addressed to their address as shown on the records of the Committee. Such copies shall be sent within fifteen (15) days of receipt by the Committee and deposit in the U.S. Mail shall be considered as meeting this requirement. Voting on any proposed changed may be by mail.<text:tab/></text:p>
      <text:p text:style-name="P39">19. These Covenants are to run with the land and shall be binding upon the undersigned and all persons claiming under them, their heirs,<text:s/>successors, and assigns, for a period of ten (10) years from the date these<text:s/>Restrictive Covenants<text:s/>are recorded, after which time said Restrictive Covenants shall be automatically extended for successive periods of ten (10) years unless an instrument signed by a majority of the then owners of the lots in the subdivision has been recorded agreeing to change said restrictions in whole or in part releasing any<text:s/>portion<text:s/>of the property in said subdivision from any one or more, or all, of said Restrictive Covenants.</text:p>
      <text:p text:style-name="P40">20. All lot purchasers, lot owners, and successors in interest agree to be bound by and become a party to these Restrictive Covenants by their acquiring an interest in a lot in the subdivision with the same effect as if they had personally signed them.</text:p>
      <text:p text:style-name="P41">21. All the Restrictive Covenants contained herein are for the benefit of any and all of the owners of the lots within the boundaries of the subdivision, and if the undersigned owner or any of its assigns or successors in interest shall violate or attempt to violate any of such Restrictive Covenants, then it shall<text:s/>be<text:s/>lawful for any other person or person owning land within said boundaries, and for the Committee in its absolute discretion to prosecute any proceeding at law or in equity to recover damages or to enjoin such act and to have any and all further legal and equitable relief. In the even such legal action is taken, the person successfully prosecuting such action shall be awarded reasonable attorneys’ fees and expenses incurred, in addition to costs. The right of the Committee to prosecute any proceedings<text:s/>for the enforcement of the Covenant shall impose no duty upon it to do so. The word “person” as used herein means any individual, partnership, firm company, trust, association, corporation, or other entity of whatsoever nature.</text:p>
      <text:soft-page-break/>
      <text:p text:style-name="P42">22. Neither the Committee nor any of its members shall be liable in damages for its actions or failure to act pursuant to the functions herein specified for the<text:s/>Committee<text:s/>and its members.</text:p>
      <text:p text:style-name="P43">23. Invalidation of any one of these Covenants shall in nowise affect any of the other provisions hereof, which shall remain in full force and effect.</text:p>
      <text:p text:style-name="Normal"><text:span text:style-name="T44">IN WITNESS WHEREOF, Ojitos Frios Ranch Partnership, has executed these Amended Restrictive Covenants this 30</text:span><text:span text:style-name="T45">th</text:span><text:span text:style-name="T46"><text:s/>day of October 1982</text:span></text:p>
      <text:p text:style-name="P47">Ojitos Frios Ranch Partnership</text:p>
      <text:p text:style-name="P48">By Michael Martinez</text:p>
      <text:p text:style-name="P49">General Partner<text:tab/></text:p>
      <text:p text:style-name="P50"/>
      <text:p text:style-name="P51">By Linda L. Martinez</text:p>
      <text:p text:style-name="P52">General Partner</text:p>
      <text:p text:style-name="P53">ACKNOWLEDGEMENT OF PARTNERSHIP</text:p>
      <text:p text:style-name="P54">STATE OF NEW MEXICO</text:p>
      <text:p text:style-name="P55">COUNTY OF SANTA FE<text:s/></text:p>
      <text:p text:style-name="P56"/>
      <text:p text:style-name="Normal"><text:span text:style-name="T57">The foregoing instrument was acknowledged before me this 30</text:span><text:span text:style-name="T58">th</text:span><text:span text:style-name="T59"><text:s/>day of October, 1982, by Michael Martinez and Linda L. Martinez, general partners of Ojitos Frios Ranch Partnership, a New Mexico partnership, on behalf of said partnership.</text:span></text:p>
      <text:p text:style-name="P60">Notary</text:p>
      <text:p text:style-name="Normal"><text:span text:style-name="T61"><draw:connector draw:type="line" svg:x1="-0.07292in" svg:y1="0.15972in" svg:x2="6.82292in" svg:y2="0.15972in" draw:z-index="251659264" draw:id="id1" draw:style-name="a1" draw:name="Straight Connector 1" text:anchor-type="paragraph"><svg:title/><svg:desc/></draw:connector></text:span></text:p>
      <text:p text:style-name="P62">SECOND AMENDMENT TO RESTRICTIVE COVENANTS</text:p>
      <text:p text:style-name="P63">This Second Amendment to<text:s/>Restrictive<text:s/>Covenants (the “Second Amendment”) is made by Ojitos Frios Ranch Partnership, a New Mexico Partnership (“Grantor”) on this __ day of<text:s/>April<text:s/>1991.</text:p>
      <text:p text:style-name="P64">Recitals:</text:p>
      <text:p text:style-name="P65"><text:tab/>WHEREAS, Grantor is the developer of the Ojitos Frios Ranch Unit 1 located in San<text:s/>Miguel<text:s/>County, New Mexico (the “Property”);</text:p>
      <text:p text:style-name="P66"><text:tab/>WHEREAS, Grantor has heretofore encumbered the Property with those certain Amended Restrictive Covenants recorded in the San Miguel County Clerk’s records at Misc. Book 228, Page 9919 (the “Covenants”);</text:p>
      <text:p text:style-name="P67"><text:tab/>WHEREAS, Grantor reserved the right to make any reasonable and necessary changes in the Covenants until such time as ninety percent (90%) of all lots within the Property have been sold, all as stated in Paragraph 18 of the Covenants; and</text:p>
      <text:p text:style-name="P68"><text:tab/>WHEREAS,<text:s/>ninety<text:s/>percent (90%) of the lots within the Property have not been sold as of the date of this Second Amendment, and Grantor desires to amend the Covenants as hereinafter provided and deems the same to be reasonable and necessary.</text:p>
      <text:soft-page-break/>
      <text:p text:style-name="P69">NOW, THEREFORE, the Covenants are hereby amended as follows:</text:p>
      <text:p text:style-name="P70">1. Paragraph 11 of the Covenants shall hereafter contain the following language, in addition to the existing provision of said Paragraph:</text:p>
      <text:p text:style-name="P71"><text:tab/>No non-working motor vehicles shall be kept or stored on any lot at any time. No working, motor vehicles (which are not in daily use) shall be parked, kept or stored on any lot except behind fences or<text:s/>screens, which<text:s/>shall hide<text:s/>said stored vehicle from view from all other lots within the subdivision.<text:s/></text:p>
      <text:p text:style-name="P72">2. There shall be added the following paragraphs to the Covenants:</text:p>
      <text:p text:style-name="P73"><text:tab/>24. All complaints regarding violations of covenants or the management or operation of the homeowners’ association shall be made only to the Committee in writing, and said notice shall be given not less than thirty (30) days prior to any legal action being filed or other action taken with respect to the same, unless<text:s/>irreparable<text:s/>harm or injury is threatened requiring immediate injunctive action by a court of law.</text:p>
      <text:p text:style-name="P74"><text:tab/>25. Notwithstanding any provision to the contrary contained in the Covenants, no structure of any type, except fences, shall be closer than one hundred feet (100’) to any lot line which abuts a roadway, nor closer than fifty feet (50’) to any other lot line. This restriction may be varied only with the express, prior written consent of the Committee given after thirty (30) days’ written notice of the proposed variation to all owners within the subdivision.</text:p>
      <text:p text:style-name="P75"><text:tab/>26. Any damage to any roadway or any utility system within such roadway committed by any owner, his agent or contractor shall be the liability of the owner on whose behalf the work is undertaken. Said owner shall immediately notify the Committee in writing of the damage done and provide the name, address and telephone number of the person(s) or firm who committed the damage. Said owner shall immediately take all steps necessary to remedy the damage done.</text:p>
      <text:p text:style-name="P76"><text:tab/>27. Prior to any construction on any lot, the owner shall notify the Committee in writing of the name and telephone number of the contractor performing such construction.</text:p>
      <text:p text:style-name="P77"><text:tab/>28. If at any time, fees or dues assessed by the homeowners’ association against an owner shall be in arrears for two (2) years, the association may file a lien for the<text:s/>same against the owner’s real property within the subdivision. All legal fees and costs incurred by the association in connection with any and all efforts to collect said fees or dues shall be collectable against said owner and shall become part of the assessment which assessment shall remain in arrears until all such costs and fees are paid in full.</text:p>
      <text:p text:style-name="P78"><text:tab/>29. In the event that an owner of property within the subdivision shall desire on his behalf or behalf of his contractor or builder to keep a trailer or mobile home on the property beyond the period allowed by the Covenants or desire to extend the period of construction allowed by these Covenants, than such owner shall make an application in writing requesting such an extension to the Committee, which application shall specify the reason for the extension and the nature of the problems, if any, the owner, his contractor or his builder has encountered requiring the extension, and which shall specify the time period of the requested extension. The Committee shall have ten<text:s/><text:soft-page-break/>(10) days in which to respond in writing to the application for an extension. If the Committee<text:s/>shall<text:s/>not respond within said time period, the application shall be deemed granted according to its terms. The Committee, in its sole discretion, may either grant the extension, deny the extension, reduce or enlarge the time period requested, and/or impose such reasonable conditions as the Committee deems necessary upon the extension.</text:p>
      <text:p text:style-name="P79"><text:tab/>3. Except as amended hereby the Covenants shall remain in full force and effect.<text:s/></text:p>
      <text:p text:style-name="P80">IN WITNESS<text:s/>WHEREOF,<text:s/>the Grantor has<text:s/>executed<text:s/>this Second Amendment on the date first written above.</text:p>
      <text:p text:style-name="P81">Ojitos Frios Ranch Partnership.</text:p>
      <text:p text:style-name="P82">By:</text:p>
      <text:p text:style-name="P83">Linda Lee Martinez</text:p>
      <text:p text:style-name="P84">General Partner</text:p>
      <text:p text:style-name="P85"/>
      <text:p text:style-name="P86">State of New Mexico</text:p>
      <text:p text:style-name="P87">County of Santa Fe</text:p>
      <text:p text:style-name="Normal"><text:span text:style-name="T88">The foregoing instrument was<text:s/></text:span><text:span text:style-name="T89">acknowledged</text:span><text:span text:style-name="T90">, subscribed and sworn to before me on this 14</text:span><text:span text:style-name="T91">th</text:span><text:span text:style-name="T92"><text:s/>day of April 1991, by Linda Lee Martinez, general partner of Ojitos Frios Ranch Partnership, on behalf of the partnership.</text:span></text:p>
      <text:p text:style-name="P93">Notary<text:s/></text:p>
      <text:p text:style-name="Normal"><text:span text:style-name="T94"><draw:connector draw:type="line" svg:x1="0.02083in" svg:y1="0.13889in" svg:x2="6.79167in" svg:y2="0.13889in" draw:z-index="251660288" draw:id="id2" draw:style-name="a2" draw:name="Straight Connector 2" text:anchor-type="paragraph"><svg:title/><svg:desc/></draw:connector></text:span></text:p>
      <text:p text:style-name="P95">THIRD AMENDMENT TO</text:p>
      <text:p text:style-name="P96">AMENDED RESTRICTIVE COVENANTS</text:p>
      <text:p text:style-name="P97">FOR</text:p>
      <text:p text:style-name="P98">OJITOS FRIOS RANCHES SUBDIVISION, UNIT 1</text:p>
      <text:p text:style-name="Normal"><text:span text:style-name="T99">THIS THIRD AMENDMENT to the Amended Restricted Covenants for Ojitos Frios Ranches Subdivision, Unit 1, which were recorded on November 5, 1982 in Misc. Book 228, at page 9919, records of San Miguel County, New Mexico (the “Amended Covenants”) is adopted this 11</text:span><text:span text:style-name="T100">th</text:span><text:span text:style-name="T101"><text:s/>day of September, 1998 by the Ojitos Frios Ranches Committee (the “Committee”) with reference to the following facts</text:span><text:span text:style-name="T102">:</text:span></text:p>
      <text:p text:style-name="P103">RECITALS</text:p>
      <text:p text:style-name="P104"><text:tab/>A. Pursuant to paragraph 18 of the Amended Covenants, the restrictions set forth in the Amended Covenants may be modified with the formal approval by written vote of no less that the owners of two-thirds (2/3) of the lots in the Ojitos Frios Ranches Subdivision, Unit 1 (the “Subdivision”).</text:p>
      <text:soft-page-break/>
      <text:p text:style-name="P105"><text:tab/>B. The Committee hereby certifies that the owners of at least two-thirds (2/3) of the lots in the Subdivision have formally approved by written<text:s/>vote<text:s/>the following amendment:</text:p>
      <text:p text:style-name="P106">AMENDMENT</text:p>
      <text:p text:style-name="P107"><text:tab/>Paragraph 5 of the Amended Covenants is revised to read as follows:</text:p>
      <text:p text:style-name="P108"><text:tab/>All principal dwellings,<text:s/>guesthouses, and other residential structures in the Subdivision shall be constructed on-site. No trailer, mobile home, manufactured home, premanufactured home, modular home or other non-site built home shall be moved onto or placed upon any lot in the Subdivision for use as a permanent residence regardless of whether such home meets any federal or state standards for construction of such homes. Notwithstanding the foregoing, a trailer, mobile home, barn, garage or similar type of structure may be used as a temporary residence during the construction of a permanent, site-built residence, with the prior written approval of the Committee for a period of up to twenty four (24) months, subject to reasonable extensions pursuant to the provisions of paragraph 29 of the Covenants. A lot owner may also construct other buildings on his or her lot prior to construction of a permanent residence on the lot, with the prior written approval of the Committee as to the architectural details and location of such buildings.</text:p>
      <text:p text:style-name="P109">IN WITNESS THEREOF, the Committee has<text:s/>published<text:s/>and executed this Third Amendment to Amended Restrictive Covenants for Ojitos Frios Ranches Subdivision, Unit 1 as of the day and year first set forth above.</text:p>
      <text:p text:style-name="P110">OJITOS FRIOS RANCHES COMMITTEE</text:p>
      <text:p text:style-name="P111">By: Salomon Maese, Jr.</text:p>
      <text:p text:style-name="P112">Chairman</text:p>
      <text:p text:style-name="P113"/>
      <text:p text:style-name="P114">ACKNOWLEDGEMENT</text:p>
      <text:p text:style-name="P115">STATE OF NEW MEXICO)</text:p>
      <text:p text:style-name="P116">COUNTY OF SAN MIGUEL)</text:p>
      <text:p text:style-name="P117"/>
      <text:p text:style-name="P118">The foregoing instrument was acknowledged before me this 11 day of<text:s/>September<text:s/>1998, by Salomon Maese, Jr., as Chairman of the Ojitos Frios Ranches Committee, on behalf of said committee.</text:p>
      <text:p text:style-name="P119">Notary</text:p>
      <text:p text:style-name="Normal"><text:span text:style-name="T120"><draw:connector draw:type="line" svg:x1="0.01042in" svg:y1="0.11944in" svg:x2="6.77083in" svg:y2="0.11944in" draw:z-index="251661312" draw:id="id3" draw:style-name="a3" draw:name="Straight Connector 3" text:anchor-type="paragraph"><svg:title/><svg:desc/></draw:connector></text:span></text:p>
      <text:p text:style-name="P121">CERTIFICATION and ACKNOWLEDGEMENT</text:p>
      <text:p text:style-name="P122">I, Hilliard Kent Macomber, Chairman of the Ojitos Frios Ranches Committee (Unit 1) and President and Chair of the Board of Directors of Ojitos Frios Ranches Homeowners’ Association, Unit 1, hereby certify that the foregoing FOURTH AMENDMENT TO AMENDED RESTRICTEVE CONVEANTS FOR OJITOS FRIOS RANCHES SUBDIVISION, UNIT 1, is a true and correct copy of the document of the same name that was mailed or hand-<text:soft-page-break/>delivered to each lot or property owner of the Ojitos Ranches Subdivision, Unit 1 on the 28th day of April, 2008, and that a 2/3rds majority of said lot or property owners provided a written approval of the forgoing Fourth Amended Covenants, which approvals were received and counted on August 23, 2008.</text:p>
      <text:p text:style-name="P123">I further certify that on the 18th day of September, 2008, the Board of Directors of Ojitos Frios Ranches Homeowners Association, Unit 1, a non-profit corporation, accepted and assumed all rights and responsibilities previously<text:s/>held and designated to the Homeowners Committee created by the Amended Restrictive Covenants for<text:s/>Ojitos Frios Ranches Subdivision Unit 1 and agreed to adopt said Amended Restrictive Covenants as binding covenants for the Corporation<text:s/>and its members, effective as of 18th day of September, 2008.</text:p>
      <text:p text:style-name="P124">Hilliard Kent Maccomber</text:p>
      <text:p text:style-name="P125">Chairman of the Ojitos Frios Ranches Committee (Unit 1)</text:p>
      <text:p text:style-name="P126">President, Ojitos Frios Ranches Homeowners’ Association, Unit 1</text:p>
      <text:p text:style-name="P127"/>
      <text:p text:style-name="P128">ACKNOWLEDGEMENT</text:p>
      <text:p text:style-name="P129">STATE OF NEW MEXICO</text:p>
      <text:p text:style-name="P130">COUNTY OF SAN MIGUEL</text:p>
      <text:p text:style-name="P131">The foregoing instrument was acknowledged before me this 8 day of July 2009 by Hilliard<text:s/>Kent<text:s/>Macomber, as Chairman of the former<text:s/>Ojitos<text:s/>Frios Ranches Committee (Unit 1) and President of Ojitos Frios Ranches Homeowners’ Association Unit 1, on behalf of the Committee and the Corporation.</text:p>
      <text:p text:style-name="P132">Notary<text:s/></text:p>
      <text:p text:style-name="Normal"><text:span text:style-name="T133"><draw:connector draw:type="line" svg:x1="0.02083in" svg:y1="0.10486in" svg:x2="6.59375in" svg:y2="0.10486in" draw:z-index="251662336" draw:id="id4" draw:style-name="a4" draw:name="Straight Connector 4" text:anchor-type="paragraph"><svg:title/><svg:desc/></draw:connector></text:span></text:p>
      <text:p text:style-name="P134">Ojitos Frios Ranches Homeowners’ Association, Unit 1</text:p>
      <text:p text:style-name="P135">Notice of Special<text:s/></text:p>
      <text:p text:style-name="P136">Board of Directors Meeting</text:p>
      <text:p text:style-name="P137">May 22, 2008</text:p>
      <text:p text:style-name="P138">Sheridan Firehouse</text:p>
      <text:p text:style-name="P139">At 7:00 P.M., on June 19, 2008, a Special Meeting of the Ojitos Frios Ranches Homeowners’ Association, Unit 1, (a non-profit corporation) will be called to assume the Rights and Responsibilities of the Committee designated by the Amended Restrictive Covenants for Ojitos Frios Ranches Subdivision, Unit 1.</text:p>
      <text:p text:style-name="P140">The Meeting is open for comment by all members (lot and property owners of Ojitos Frios Ranches, Unit 1) of the corporation. In the event a 2/3rds majority of the lot and property owners of the Ojitos Frios Ranches Subdivision vote to transfer the rights and responsibilities of the Committee to the Corporation, and<text:s/>following<text:s/>comment and discussion by the members of the<text:s/><text:soft-page-break/>Corporation, the Board of Directors will consider for adoption the following Resolution accepting transfer of the rights and responsibilities of the Committee to the Corporation:</text:p>
      <text:p text:style-name="P141"><text:tab/>BE IT RESOLVED that the Ojitos Frios Ranches Homeowners’ Association, Unit 1, hereby accepts and assumes all rights and responsibilities previously held and designated to the Committee created by the Amended Restricted Covenants for Ojitos Frios Ranches Subdivision, Unit 1, and agrees to adopt said Amended Restrictive Covenants as binding covenants for the<text:s/>Corporation and its members, effective this 19th<text:s/>day of June, 2008.</text:p>
      <text:p text:style-name="P142"><text:tab/>IN WITNESS WHEREOF, I hereby certify this Notice of Special meeting was caused to be mailed, or hand-deliver<text:s/>to the lot or homeowners of Ojitos Frios Ranches Homeowners’ Unit 1, Inc., (the members of the Ojitos Frios Ranches Homeowners’<text:s/>Association,<text:s/>Unit 1)<text:s/>on this 28th<text:s/>day of April<text:s/>2008.</text:p>
      <text:p text:style-name="P143">Lupita Gonzales - Secretary</text:p>
      <text:p text:style-name="Normal"><text:span text:style-name="T144"><draw:connector draw:type="line" svg:x1="0in" svg:y1="0.17917in" svg:x2="6.58333in" svg:y2="0.17917in" draw:z-index="251663360" draw:id="id5" draw:style-name="a5" draw:name="Straight Connector 5" text:anchor-type="paragraph"><svg:title/><svg:desc/></draw:connector></text:span></text:p>
      <text:p text:style-name="P145">FOURTH AMENDMENT TO AMENDED RESTRICTIVE COVENANTS</text:p>
      <text:p text:style-name="P146">FOR OJITOS FRIOS RANCES SUBDIVISION, UNIT 1</text:p>
      <text:p text:style-name="P147">THIS FOURTH AMENDMENT is a further amendment to the Amended Restrictive Covenants for Ojitos Frios Ranches subdivision, Unit 1, which were recorded on November 5, 1982 in Misc. Book 228 at page 9919, records of San Miguel County, New Mexico as amended on the 14th day of May, 1991 by the Ojitos Frios Ranch Partnership, and<text:s/>further<text:s/>amended on the 11th day of September, 1998 by the Ojitos Frios Ranches Committee (hereinafter the “Committee”) (hereinafter collectively the “Amended Covenants”).</text:p>
      <text:p text:style-name="P148">WHEREAS: Pursuant to paragraph 18 of the Amended Covenants, the<text:s/>restrictions<text:s/>set forth in the Amended Covenants may be modified with the formal approval by written vote of no less than the owners of two-thirds (2/3) of the lots in the Ojitos Frios Ranches Subdivision, Unit 1 (the “Subdivision”) upon at<text:s/>least<text:s/>5 days written notice, and;<text:s/></text:p>
      <text:p text:style-name="P149">WHEREAS: The Committee hereby certifies that the owners of at least two-thirds (2/3) of the lots in the Subdivision have formally approved by written vote the following amendment;</text:p>
      <text:p text:style-name="P150"><text:span text:style-name="T151">AMENDMENT</text:span></text:p>
      <text:p text:style-name="P152">The<text:s/>Amended<text:s/>Covenants are further amended to include the following:</text:p>
      <text:p text:style-name="P153">21.1<text:tab/>The property owners, their successors and assigns hereby transfer<text:s/>all<text:s/>rights and responsibilities arising under The Amended Covenants to the “Ojitos Frios Ranches Homeowners’, Unit 1”, a non-profit<text:s/>corporation organized under the laws of the state of New Mexico, having its principal place of business at 244 Coyote Road, Las Vegas, NM 87701, (hereinafter “The Corporation”) provided such corporation shall adopt The Amended Covenants in their entirety following the approval of this Fourth Amendment to the Restrictive Covenants by the property owners, successors and assigns, and further provided that The Corporation fully<text:s/>assumes<text:s/>all rights and responsibilities arising under the Amended Covenants.</text:p>
      <text:soft-page-break/>
      <text:p text:style-name="P154">21.2<text:tab/>The Corporation shall act for the benefit of any and all of the owners of the lots within the boundaries of the subdivision in the manner proscribed<text:s/>in the Amended Covenants, and may include in its bylaws any<text:s/>applicable New Mexico statutes including portions of NBMSA 53-8, the Nonprofit Corporation Act. The Corporation may further provide specific steps for<text:s/>implementation<text:s/>of the rights and responsibilities set forth in the Amended Covenants, and may adopt due process notice and hearing procedures as necessary to fairly implement the rights and responsibilities transferred hereunder.</text:p>
      <text:p text:style-name="P155">21.3<text:tab/>The Amended Covenants will continue to run with the land and be binding upon the lot or property owners, successors and assigns after<text:s/>the<text:s/>rights and responsibilities to administer the covenants are transferred to and<text:s/>assumed<text:s/>by the Corporation.</text:p>
      <text:p text:style-name="P156">WITNESS WHEREOF, the Committee has executed and on April 17th authorized the publication of this Fourth Amendment to Amended Restrictive Covenants for Ojitos Frios Ranches Subdivision, Unit 1 to the lot or property owners, successors and assigns for a vote thereon.</text:p>
      <text:p text:style-name="P157">OJITOS FRIOS RANCHES COMMITTEE:</text:p>
      <text:p text:style-name="P158">Hilliard Kent Macomber, Chairman</text:p>
      <text:p text:style-name="P159">Barbara Nash, Vice-Chairman</text:p>
      <text:p text:style-name="P160">James M. Peters, Treasurer</text:p>
      <text:p text:style-name="P161">Lupita<text:s/>Gonzales, Secretary</text:p>
      <text:p text:style-name="P162">Chris Gallegos, Member-at-large</text:p>
      <text:p text:style-name="P163"/>
      <text:p text:style-name="P164">I hereby certify that the foregoing FOURTH AMENDMENT TO AMENDED RESTRICTIVE COVENANTS FOR OJITOS FRIOS RANCHES SUBDIVISION, UNIT 1 was mailed or hand delivered to each lot or property owner of the Ojitos Ranches Subdivision, Unit 1, on the 18th day of April, 2008, and that a 2/3rds majority of said lot or property owners provided a written approval of the forgoing Fourth Amended Covenants, which approvals were received and counted on the 23rd day of August, 2008.<text:s/></text:p>
      <text:p text:style-name="Normal"><text:span text:style-name="T165">Lupita Gonzales, Secretar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2" style:parent-style-name="DefaultParagraphFont" style:family="text">
      <style:text-properties style:font-name="Calibri Light" style:font-name-asian="Times New Roman" style:font-name-complex="Times New Roman"/>
    </style:style>
    <style:style style:name="T3" style:parent-style-name="DefaultParagraphFont" style:family="text">
      <style:text-properties style:font-name="Calibri Light" style:font-name-asian="Times New Roman" style:font-name-complex="Times New Roman" fo:font-size="22pt" style:font-size-asian="22pt" style:font-size-complex="22pt"/>
    </style:style>
    <style:style style:family="graphic" style:name="a0">
      <style:graphic-properties fo:wrap-option="wrap" fo:padding-top="0.05in" fo:padding-bottom="0.05in" fo:padding-left="0.1in" fo:padding-right="0.1in" draw:textarea-vertical-align="top" draw:textarea-horizontal-align="center" style:wrap="run-through" style:run-through="foreground" draw:fill="none" draw:stroke="none" style:horizontal-rel="page" style:vertical-rel="page" style:horizontal-pos="from-left" style:vertical-pos="from-top" draw:auto-grow-width="true" draw:auto-grow-height="false"/>
      <style:paragraph-properties style:font-independent-line-spacing="false" style:writing-mode="sideways-lr"/>
    </style:style>
  </office:automatic-styles>
  <office:master-styles>
    <style:master-page style:name="MP0" style:page-layout-name="PL0">
      <style:header>
        <text:p text:style-name="Header"><draw:custom-shape svg:x="0in" svg:y="0in" svg:width="0.55833in" svg:height="2.3875in" draw:z-index="251659264" draw:id="id0" draw:style-name="a0" draw:name="Rectangle 6" text:anchor-type="paragraph"><svg:title/><svg:desc/><text:p text:style-name="Footer"><text:span text:style-name="T2">Page</text:span><text:span text:style-name="T3"><text:page-number text:fixed="false">21</text:page-number></text:span></text:p><draw:enhanced-geometry draw:type="non-primitive" svg:viewBox="0 0 21600 21600" draw:enhanced-path="M 0 0 L 21600 0 21600 21600 0 21600 Z N"/></draw:custom-shap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itchell Barker</meta:initial-creator>
    <dc:creator>Jim Peters</dc:creator>
    <meta:creation-date>2025-07-24T16:30:00Z</meta:creation-date>
    <dc:date>2025-07-24T16:30:00Z</dc:date>
    <meta:print-date>2019-06-08T14:24:00Z</meta:print-date>
    <meta:template xlink:href="Normal" xlink:type="simple"/>
    <meta:editing-cycles>2</meta:editing-cycles>
    <meta:editing-duration>PT0S</meta:editing-duration>
    <meta:document-statistic meta:page-count="12" meta:paragraph-count="65" meta:word-count="4904" meta:character-count="32793" meta:row-count="232" meta:non-whitespace-character-count="27954"/>
  </office:meta>
</office:document-meta>
</file>